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Arial" svg:font-family="Arial"/>
    <style:font-face style:name="Arial1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start" style:justify-single-word="false"/>
    </style:style>
    <style:style style:name="P5" style:family="paragraph" style:parent-style-name="Standard">
      <style:paragraph-properties fo:text-align="start" style:justify-single-word="false"/>
      <style:text-properties fo:color="#2300dc" fo:font-weight="bold" style:font-weight-asian="bold" style:font-weight-complex="bold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REFECTURE DE LA VENDEE</text:p>
      <text:p text:style-name="P3"><text:span text:style-name="T1">Direction des Relations avec les Collectivités Territoriales, des Affaires Juridiques et de l’Environnement</text:span></text:p>
      <text:p text:style-name="P1">Bureau de l’Environnement et du Tourisme</text:p>
      <text:p text:style-name="P3"/>
      <text:p text:style-name="P4">Le présent document fixe les règles techniques auxquelles doivent satisfaire les élevages de bovins, de volailles et/ou de gibier à plumes et de</text:p>
      <text:p text:style-name="P4">porcs situés en Vendée, soumis à déclaration au titre du livre V du code de l’environnement.</text:p>
      <text:p text:style-name="P4">Il récapitule les dispositions applicables en Vendée en vertu :</text:p>
      <text:p text:style-name="P4">- de l’arrêté ministériel du 7 février 2005 modifié par les arrêtés ministériels des 7 novembre 2006 et 16 mars 2008 (texte en caractère droit) ;</text:p>
      <text:p text:style-name="P4">- de l’arrêté préfectoral du 28 novembre 2005, précisant ou renforçant certaines des prescriptions, dans les domaines où le ministre a conféré cette possibilité au préfet (texte en italique).</text:p>
      <text:p text:style-name="P4">Le texte de chacun des arrêtés peut notamment être consulté sur le site des services de l’Etat (www.vendee.pref.gouv.fr ; rubrique installations classées)</text:p>
      <text:p text:style-name="P4"/>
      <text:p text:style-name="P4">…...</text:p>
      <text:p text:style-name="P2">5.7. Interdictions de rejet</text:p>
      <text:p text:style-name="P4">Tout rejet direct d’effluents dans les eaux souterraines est interdit. Tout rejet d’effluents non traités dans les eaux superficielles douces et marines est</text:p>
      <text:p text:style-name="P4">strictement interdit.</text:p>
      <text:p text:style-name="P5">Pour l’abreuvement des animaux, toute précaution est prise pour éviter la contamination de la ressource en eau ; les abreuvoirs doivent être</text:p>
      <text:p text:style-name="P5">disposés ou aménagés en dehors de l’emprise des lits mineurs de cours d’eau.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" svg:font-family="Arial"/>
    <style:font-face style:name="Arial1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Arial" fo:font-size="12pt" fo:language="fr" fo:country="F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="Arial"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Arial"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style:font-size-asian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jj </meta:initial-creator>
    <meta:creation-date>2012-05-15T09:23:18</meta:creation-date>
    <meta:document-statistic meta:table-count="0" meta:image-count="0" meta:object-count="0" meta:page-count="1" meta:paragraph-count="15" meta:word-count="215" meta:character-count="1400"/>
    <dc:date>2012-05-15T09:26:49</dc:date>
    <dc:creator>jj </dc:creator>
    <meta:editing-duration>PT00H03M32S</meta:editing-duration>
    <meta:editing-cycles>1</meta:editing-cycles>
    <meta:generator>OpenOffice.org/3.2$Linux OpenOffice.org_project/320m12$Build-9483</meta:generator>
  </office:meta>
</office:document-meta>
</file>