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field="urn:openoffice:names:experimental:ooxml-odf-interop:xmlns:field:1.0" office:version="1.1">
  <office:scripts/>
  <office:font-face-decls>
    <style:font-face style:name="Nimbus Roman No9 L" svg:font-family="'Nimbus Roman No9 L'" style:font-family-generic="roman" style:font-pitch="variable"/>
    <style:font-face style:name="Nimbus Sans L" svg:font-family="'Nimbus Sans L'" style:font-family-generic="swiss" style:font-pitch="variable"/>
    <style:font-face style:name="DejaVu Sans" svg:font-family="'DejaVu Sans'" style:font-family-generic="system" style:font-pitch="variable"/>
  </office:font-face-decls>
  <office:automatic-styles>
    <style:style style:name="P1" style:family="paragraph" style:parent-style-name="Heading_20_2">
      <style:text-properties fo:font-size="11pt" style:font-size-asian="11pt" style:font-size-complex="11pt"/>
    </style:style>
    <style:style style:name="P2" style:family="paragraph" style:parent-style-name="Text_20_body">
      <style:text-properties fo:font-size="11pt" style:font-size-asian="11pt" style:font-size-complex="11pt"/>
    </style:style>
    <style:style style:name="P3" style:family="paragraph" style:parent-style-name="Text_20_body">
      <style:paragraph-properties fo:margin-top="0cm" fo:margin-bottom="0cm"/>
    </style:style>
    <style:style style:name="P4" style:family="paragraph" style:parent-style-name="Heading_20_3">
      <style:text-properties fo:font-size="11pt" style:font-size-asian="11pt" style:font-size-complex="11pt"/>
    </style:style>
    <style:style style:name="P5" style:family="paragraph" style:parent-style-name="Text_20_body" style:list-style-name="L1">
      <style:text-properties fo:font-size="11pt" style:font-size-asian="11pt" style:font-size-complex="11pt"/>
    </style:style>
    <style:style style:name="P6" style:family="paragraph" style:parent-style-name="Text_20_body" style:list-style-name="L1">
      <style:paragraph-properties fo:margin-top="0cm" fo:margin-bottom="0cm"/>
      <style:text-properties fo:font-size="11pt" style:font-size-asian="11pt" style:font-size-complex="11pt"/>
    </style:style>
    <style:style style:name="P7" style:family="paragraph" style:parent-style-name="Text_20_body" style:list-style-name="L1">
      <style:paragraph-properties fo:margin-top="0cm" fo:margin-bottom="0cm"/>
    </style:style>
    <style:style style:name="T1" style:family="text">
      <style:text-properties style:text-position="33% 80%"/>
    </style:style>
    <style:style style:name="T2" style:family="text">
      <style:text-properties style:text-position="33% 80%" fo:font-size="11pt" style:font-size-asian="11pt" style:font-size-complex="11pt"/>
    </style:style>
    <style:style style:name="T3" style:family="text">
      <style:text-properties fo:language="en" fo:country="none"/>
    </style:style>
    <style:style style:name="T4" style:family="text">
      <style:text-properties fo:font-size="11pt" style:font-size-asian="11pt" style:font-size-complex="11pt"/>
    </style:style>
    <style:style style:name="T5" style:family="text">
      <style:text-properties fo:font-size="11pt" fo:language="en" fo:country="none" style:font-size-asian="11pt" style:font-size-complex="11pt"/>
    </style:style>
    <style:style style:name="fr1" style:family="graphic" style:parent-style-name="Graphics">
      <style:graphic-properties fo:margin-left="0cm" fo:margin-right="0cm" fo:margin-top="0cm" fo:margin-bottom="0cm" style:vertical-pos="top" style:vertical-rel="baseline" fo:padding="0cm" fo:border="0.035cm solid #000080"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 text:outline-level="2" text:is-list-header="true">Effets sur la santé</text:h>
      <text:h text:style-name="P4" text:outline-level="3" text:is-list-header="true"><text:bookmark text:name="tabolisme"/>Métabolisme</text:h>
      <text:p text:style-name="Text_20_body"><text:span text:style-name="T4">Le nitrate ingéré est facilement absorbé par la partie supérieure de l'intestin grêle et rapidement distribué dans tout l'organisme. Environ 25 pour cent sont recirculés dans la salive, et 20 pour cent environ de ce qui est contenu dans celle-ci sont transformés en nitrite par la microflore buccale.</text:span><text:a xlink:type="simple" xlink:href="http://www.hc-sc.gc.ca/ewh-semt/pubs/water-eau/nitrate_nitrite/index-fra.php#ref_12"><text:span text:style-name="T2">12</text:span></text:a><text:span text:style-name="T4"> Si le Ph de l'estomac est élevé (p. ex., chez les nourrissons où l'acidité gastrique est faible), les bactéries réductrices prolifèrent et le nitrate se trouve converti en nitrite.</text:span><text:a xlink:type="simple" xlink:href="http://www.hc-sc.gc.ca/ewh-semt/pubs/water-eau/nitrate_nitrite/index-fra.php#ref_21"><text:span text:style-name="T2">21</text:span></text:a><text:span text:style-name="T4"> La production de nitrite augmente avec l'âge</text:span><text:a xlink:type="simple" xlink:href="http://www.hc-sc.gc.ca/ewh-semt/pubs/water-eau/nitrate_nitrite/index-fra.php#ref_22"><text:span text:style-name="T2">22</text:span></text:a><text:span text:style-name="T4"> et est stimulée par les infections bactériennes provoquant la diarrhée.</text:span><text:a xlink:type="simple" xlink:href="http://www.hc-sc.gc.ca/ewh-semt/pubs/water-eau/nitrate_nitrite/index-fra.php#ref_21"><text:span text:style-name="T2">21</text:span></text:a></text:p>
      <text:p text:style-name="Text_20_body"><text:span text:style-name="T4">Le nitrite est facilement absorbé dans l'estomac et dans l'intestin grêle. Dans l'estomac il peut réagir avec les amines secondaires et tertiaires, présentes dans les aliments comme le fromage ou la viande, pour former des composés N-nitrosés.</text:span><text:a xlink:type="simple" xlink:href="http://www.hc-sc.gc.ca/ewh-semt/pubs/water-eau/nitrate_nitrite/index-fra.php#ref_23"><text:span text:style-name="T2">23</text:span></text:a></text:p>
      <text:p text:style-name="Text_20_body"><text:span text:style-name="T4">L'estomac est le siège d'une synthèse endogène de nitrate, estimée à environ 62 mg/jour.</text:span><text:a xlink:type="simple" xlink:href="http://www.hc-sc.gc.ca/ewh-semt/pubs/water-eau/nitrate_nitrite/index-fra.php#ref_5"><text:span text:style-name="T2">5</text:span></text:a><text:span text:style-name="T4"> Cette synthèse augmente considérablement pendant les infections gastro-intestinales et, selon le type d'infection, on peut observer également la synthèse de grandes quantités de nitrites.</text:span></text:p>
      <text:p text:style-name="Text_20_body"><text:span text:style-name="T4">Chez les humains, le nitrate ne semble pas se concentrer dans les glandes mammaires.</text:span><text:a xlink:type="simple" xlink:href="http://www.hc-sc.gc.ca/ewh-semt/pubs/water-eau/nitrate_nitrite/index-fra.php#ref_24"><text:span text:style-name="T2">24</text:span></text:a><text:span text:style-name="T4"> Des études de laboratoire ont permis de prouver la migration transplacentaire du nitrite chez le rat.</text:span><text:a xlink:type="simple" xlink:href="http://www.hc-sc.gc.ca/ewh-semt/pubs/water-eau/nitrate_nitrite/index-fra.php#ref_25"><text:span text:style-name="T2">25</text:span></text:a></text:p>
      <text:p text:style-name="Text_20_body"><text:span text:style-name="T4">Dans les conditions normales, de 80 à 100 pour cent du nitrate ingéré par les nourrissons sont excrétés dans l'urine. Chez l'adulte, l'excrétion urinaire est de l'ordre de 60 à 65 pour cent de la quantité ingérée, le reste étant éliminé sous forme d'ammoniaque ou d'urée.</text:span><text:a xlink:type="simple" xlink:href="http://www.hc-sc.gc.ca/ewh-semt/pubs/water-eau/nitrate_nitrite/index-fra.php#ref_15"><text:span text:style-name="T2">15</text:span></text:a><text:span text:style-name="T4"> ,</text:span><text:a xlink:type="simple" xlink:href="http://www.hc-sc.gc.ca/ewh-semt/pubs/water-eau/nitrate_nitrite/index-fra.php#ref_26"><text:span text:style-name="T2">26</text:span></text:a><text:span text:style-name="T4"> Normalement, on ne trouve pas de nitrite dans l'urine.</text:span></text:p>
      <text:p text:style-name="Text_20_body"><text:span text:style-name="T4"><draw:a xlink:type="simple" xlink:href="http://www.hc-sc.gc.ca/ewh-semt/pubs/water-eau/nitrate_nitrite/index-fra.php#tphp"><draw:frame draw:style-name="fr1" draw:name="Image1" text:anchor-type="as-char" svg:width="0.573cm" svg:height="0.388cm" draw:z-index="0"><draw:image xlink:href="http://www.hc-sc.gc.ca/images/ewh-semt/arrow_up.gif" xlink:type="simple" xlink:show="embed" xlink:actuate="onLoad"/></draw:frame></draw:a></text:span><text:a xlink:type="simple" xlink:href="http://www.hc-sc.gc.ca/ewh-semt/pubs/water-eau/nitrate_nitrite/index-fra.php#tphp"><text:span text:style-name="T4"><text:line-break/>Haut de la page</text:span></text:a></text:p>
      <text:h text:style-name="P4" text:outline-level="3" text:is-list-header="true"><text:bookmark text:name="moglo"/>Méthémoglobinémie</text:h>
      <text:p text:style-name="Text_20_body"><text:span text:style-name="T4">On pense que la toxicité du nitrate est due à sa réduction en nitrite. La méthémoglobinémie, l'effet toxique le plus couramment signalé de l'ingestion d'eau potable contaminée par des nitrates, est un état résultant de l'oxydation (par le nitrite) du fer réduit, Fe</text:span><text:span text:style-name="T2">2+</text:span><text:span text:style-name="T4">, présent dans l'hémoglobine, le véhicule de l'oxygène dans le sang des mammifères, en fer oxydé, Fe</text:span><text:span text:style-name="T2">3+</text:span><text:span text:style-name="T4">. La méthémoglobine (MetHb) est alors incapable de fournir son oxygène aux tissus, en raison de la valeur élevée de sa constante de dissociation.</text:span><text:a xlink:type="simple" xlink:href="http://www.hc-sc.gc.ca/ewh-semt/pubs/water-eau/nitrate_nitrite/index-fra.php#ref_3"><text:span text:style-name="T2">3</text:span></text:a></text:p>
      <text:p text:style-name="Text_20_body"><text:span text:style-name="T4">Le taux normal de MetHb dans le sang humain est de l'ordre de 1 à 3 pour cent. On note une réduction dans le transport d'oxygène lorsque la concentration de MetHb atteint 10 pour cent ou plus. Les symptômes sont la cyanose et, aux concentrations de MetHb de 80 pour cent ou plus, l'asphyxie et la mort. Les nourrissons de moins de trois mois sont plus susceptibles à la méthémoglobinémie que les plus vieux, les enfants et la plupart des adultes, à l'exception des femmes enceintes et des personnes atteintes de carences génétiques en glucose-6-phosphate-déshydrogénase ou en méthémoglobine-réductase. Les raisons de la plus grande susceptibilité des jeunes nourrissons sont que l'hémoglobine foetale est plus facilement oxydable, que l'activité de la méthémoglobine-réductase est plus faible, que la capacité de production d'acide gastrique est incomplètement développée et qu'ils sont plus sujets aux gastro-entérites, ces deux dernières caractéristiques facilitant la transformation du nitrate en nitrite par les bactéries réductrices du nitrate.</text:span><text:a xlink:type="simple" xlink:href="http://www.hc-sc.gc.ca/ewh-semt/pubs/water-eau/nitrate_nitrite/index-fra.php#ref_27"><text:span text:style-name="T2">27</text:span></text:a></text:p>
      <text:p text:style-name="Text_20_body"><text:span text:style-name="T4">Entre 1945 et 1970, quelque 2 000 cas de méthémoglobinémie ont été signalés dans la littérature mondiale.</text:span><text:a xlink:type="simple" xlink:href="http://www.hc-sc.gc.ca/ewh-semt/pubs/water-eau/nitrate_nitrite/index-fra.php#ref_25"><text:span text:style-name="T2">25</text:span></text:a><text:span text:style-name="T4"> </text:span><text:span text:style-name="Strong_20_Emphasis"><text:span text:style-name="T4">Trois études antérieures (aux États-Unis en 1951, dans 14 pays en 1962 et en Allemagne en 1964), ont permis de constater que les cas signalés étaient principalement chez des nourrissons de moins de trois mois et qu'ils étaient associés à des concentrations de nitrate dans l'eau dépassant 100 mg/L.</text:span></text:span><text:a xlink:type="simple" xlink:href="http://www.hc-sc.gc.ca/ewh-semt/pubs/water-eau/nitrate_nitrite/index-fra.php#ref_15"><text:span text:style-name="T2">15</text:span></text:a><text:span text:style-name="T4"> </text:span><text:span text:style-name="Strong_20_Emphasis"><text:span text:style-name="T4">Selon les données épidémiologiques de l'étude de 1951, aucun cas de méthémoglobinémie n'a été signalé aux États-Unis dans des endroits où la concentration de nitrate dans l'eau potable était inférieure à 45 mg/</text:span></text:span><text:soft-page-break/><text:span text:style-name="Strong_20_Emphasis"><text:span text:style-name="T4">L.</text:span></text:span><text:a xlink:type="simple" xlink:href="http://www.hc-sc.gc.ca/ewh-semt/pubs/water-eau/nitrate_nitrite/index-fra.php#ref_28"><text:span text:style-name="T2">28</text:span></text:a><text:span text:style-name="T4"> </text:span><text:span text:style-name="Strong_20_Emphasis"><text:span text:style-name="T4">Bien peu de cas (3,0 pour cent et 4,4 pour cent, respectivement) ont été signalés dans les études de 1962 et 1964 aux concentrations inférieures à 50 mg/L. Notons cependant que la concentration de nitrate dans l'eau était inconnue dans 32, 56 et 67 pour cent des cas pour ces trois études, dans l'ordre donné, et que les infections bactériennes, qui augmentent beaucoup la synthèse endogène de nitrate et de nitrite, n'ont pas été considérées comme un facteur influant.</text:span></text:span><text:a xlink:type="simple" xlink:href="http://www.hc-sc.gc.ca/ewh-semt/pubs/water-eau/nitrate_nitrite/index-fra.php#ref_15"><text:span text:style-name="T2">15</text:span></text:a></text:p>
      <text:p text:style-name="Text_20_body"><text:span text:style-name="T4">En Hongrie, de 1975 à 1977, il y a eu 190 cas de méthémoglobinémie, dont 94 pour cent chez des nourrissons de moins de trois mois. La concentration de nitrate dans l'eau était supérieure à 100 mg/L dans 92 pour cent des cas et entre 40 et 100 mg/L dans les autres 8 pour cent.</text:span><text:a xlink:type="simple" xlink:href="http://www.hc-sc.gc.ca/ewh-semt/pubs/water-eau/nitrate_nitrite/index-fra.php#ref_15"><text:span text:style-name="T2">15</text:span></text:a><text:span text:style-name="T4"> En 1982, 96 cas de méthémoglobinémie ont été signalés. Tous étaient associés à des puits privés et 92 pour cent des patients avaient trois mois ou moins. Les concentrations de nitrate dans l'eau étaient supérieures à 100 mg/L dans 93 pour cent des cas et comprises entre 40 et 100 mg/L dans les autres 7 pour cent.</text:span><text:a xlink:type="simple" xlink:href="http://www.hc-sc.gc.ca/ewh-semt/pubs/water-eau/nitrate_nitrite/index-fra.php#ref_15"><text:span text:style-name="T2">15</text:span></text:a></text:p>
      <text:p text:style-name="Text_20_body"><text:span text:style-name="T4">La prévalence de la méthémoglobinémie subclinique (&lt;10 pour cent de MetHb) chez les nourrissons et son lien avec la concentration de nitrate dans l'eau potable ont également été étudiés. Une étude sur 256 nourrissons californiens de moins de six mois n'a révélé aucun lien entre la fréquence de taux élevés de MetHb et l'ingestion de nitrate, calculée en fonction de l'ingestion et de la concentration mesurée dans l'eau de puits (qui, à l'occasion, pouvait dépasser 44 mg/L) et dans les laits maternisés.</text:span><text:a xlink:type="simple" xlink:href="http://www.hc-sc.gc.ca/ewh-semt/pubs/water-eau/nitrate_nitrite/index-fra.php#ref_29"><text:span text:style-name="T2">29</text:span></text:a><text:span text:style-name="T4"> Les taux les plus élevés de MetHb (&gt;6 pour cent de MetHb) ont été observés chez des nourrissons présentant des maladies respiratoires ou une diarrhée. En Israël, on n'a constaté aucune différence entre la MetHb moyenne chez 1 702 nourrissons de localités où l'eau de puits contenait entre 50 et 90 mg/L de nitrate et chez 758 nourrissons de régions témoins (5 mg/L de nitrate dans l'eau).</text:span><text:a xlink:type="simple" xlink:href="http://www.hc-sc.gc.ca/ewh-semt/pubs/water-eau/nitrate_nitrite/index-fra.php#ref_25"><text:span text:style-name="T2">25</text:span></text:a><text:span text:style-name="T4"> Toutefois, 6 pour cent seulement de ces nourrissons étaient nourris avec des laits maternisés préparés avec de l'eau du robinet, les autres étaient nourris au sein ou au lait de vache. Par contre, dans une étude sur 486 nourrissons du Sud-ouest africain (Namibie) on a constaté une forte association entre la concentration de nitrate dans l'eau potable et le taux de MetHb. Dans les régions à « haute exposition » (&gt;20 mg/L de nitrate), 33 pour cent des nourrissons avaient plus de 3 pour cent de MetHb; dans les régions à « faible exposition » (&lt;20 mg/L de nitrate), la MetHb ne dépassait cette valeur que chez 13 pour cent des nourrissons.</text:span><text:a xlink:type="simple" xlink:href="http://www.hc-sc.gc.ca/ewh-semt/pubs/water-eau/nitrate_nitrite/index-fra.php#ref_30"><text:span text:style-name="T2">30</text:span></text:a></text:p>
      <text:p text:style-name="Text_20_body"><text:span text:style-name="T4">Les enfants plus âgés semblent moins susceptibles que les nourrissons à la méthémoglobinémie. Ainsi, dans une récente étude américaine sur 102 enfants de un à huit ans, on n'a constaté aucune association entre le taux de MetHb et la consommation d'eau contenant entre 44 et 500 mg/L de nitrate.</text:span><text:a xlink:type="simple" xlink:href="http://www.hc-sc.gc.ca/ewh-semt/pubs/water-eau/nitrate_nitrite/index-fra.php#ref_27"><text:span text:style-name="T2">27</text:span></text:a><text:span text:style-name="T4"> Par contre, on a signalé un taux moyen de MetHb de 5,3 pour cent chez onze enfants russes de douze à quatorze ans consommant une eau contenant en moyenne 105 mg/L de nitrate. C'était une augmentation significative (p &lt;0,001) par rapport au taux moyen (0,75 pour cent de MetHb) chez dix enfants consommant de l'eau con-tenant beaucoup moins de nitrate (8 mg/L en moyenne). Les auteurs ont signalé également un ralentissement des réflexes moteurs en réponse à des stimulations visuelles et auditives dans le groupe exposé aux concentrations élevées.</text:span><text:a xlink:type="simple" xlink:href="http://www.hc-sc.gc.ca/ewh-semt/pubs/water-eau/nitrate_nitrite/index-fra.php#ref_31"><text:span text:style-name="T2">31</text:span></text:a></text:p>
      <text:p text:style-name="Text_20_body"><text:span text:style-name="T4">L'interprétation des données quantitatives sur l'association entre l'ingestion de nitrate ou de nitrite et la méthémoglobinémie infantile est difficile, pour plusieurs raisons. Les données sur les concentrations de nitrate dans l'eau potable sont souvent douteuses; il en est ainsi, par exemple, lorsque les échantillons analysés sont prélevés des semaines ou des mois après la maladie aiguë, puisque la concentration de nitrate a pu changer considérablement. De plus, dans la plupart des études, l'eau consommée par les nourrissons touchés venait de puits peu profonds, très certainement contaminés par des bactéries. Ces facteurs compliquent l'interprétation des données, puisque les infections peuvent augmenter la synthèse endogène de nitrate et de nitrite. Par ailleurs, la plupart des études n'envisageaient pas d'apports additionnels de nitrate ou de nitrite. Enfin, la concentration de nitrate dans l'eau n'est qu'un des facteurs étiologiques de la méthémoglobinémie (ainsi, l'ingestion de vitamine C peut être importante</text:span><text:a xlink:type="simple" xlink:href="http://www.hc-sc.gc.ca/ewh-semt/pubs/water-eau/nitrate_nitrite/index-fra.php#ref_15"><text:span text:style-name="T2">15</text:span></text:a><text:span text:style-name="T4"> ), et il y a de grandes variations de susceptibilité entre les individus.</text:span></text:p>
      <text:h text:style-name="P4" text:outline-level="3" text:is-list-header="true"><text:bookmark text:name="Pouvoir"/>Pouvoir cancérogène</text:h>
      <text:p text:style-name="Text_20_body"><text:span text:style-name="T4">Dans l'estomac humain, le nitrite peut réagir avec les composés nitrosables, comme les amides et les amines, pour former des composés N-nitrosés. Certains de ces composés sont de puissants carcinogènes chez </text:span><text:soft-page-break/><text:span text:style-name="T4">l'animal</text:span><text:a xlink:type="simple" xlink:href="http://www.hc-sc.gc.ca/ewh-semt/pubs/water-eau/nitrate_nitrite/index-fra.php#ref_23"><text:span text:style-name="T2">23</text:span></text:a><text:span text:style-name="T4"> ,</text:span><text:a xlink:type="simple" xlink:href="http://www.hc-sc.gc.ca/ewh-semt/pubs/water-eau/nitrate_nitrite/index-fra.php#ref_32"><text:span text:style-name="T2">32</text:span></text:a><text:span text:style-name="T4"> et ils le sont donc, sans doute, aussi chez l'humain.</text:span><text:a xlink:type="simple" xlink:href="http://www.hc-sc.gc.ca/ewh-semt/pubs/water-eau/nitrate_nitrite/index-fra.php#ref_33"><text:span text:style-name="T2">33</text:span></text:a></text:p>
      <text:p text:style-name="Text_20_body"><text:span text:style-name="T4">Les études épidémiologiques liant l'ingestion de nitrite et de nitrate au cancer de l'estomac chez l'humain sont équivoques, certaines indiquant une corrélation positive</text:span><text:a xlink:type="simple" xlink:href="http://www.hc-sc.gc.ca/ewh-semt/pubs/water-eau/nitrate_nitrite/index-fra.php#ref_34"><text:span text:style-name="T2">34</text:span></text:a><text:span text:style-name="T4"> ,</text:span><text:a xlink:type="simple" xlink:href="http://www.hc-sc.gc.ca/ewh-semt/pubs/water-eau/nitrate_nitrite/index-fra.php#ref_35"><text:span text:style-name="T2">35</text:span></text:a><text:span text:style-name="T4"> et d'autre n'en montrant pas.</text:span><text:a xlink:type="simple" xlink:href="http://www.hc-sc.gc.ca/ewh-semt/pubs/water-eau/nitrate_nitrite/index-fra.php#ref_36"><text:span text:style-name="T2">36</text:span></text:a><text:span text:style-name="T4"> ,</text:span><text:a xlink:type="simple" xlink:href="http://www.hc-sc.gc.ca/ewh-semt/pubs/water-eau/nitrate_nitrite/index-fra.php#ref_37"><text:span text:style-name="T2">37</text:span></text:a></text:p>
      <text:p text:style-name="Text_20_body"><text:span text:style-name="T4">Des preuves d'association entre l'ingestion de nitrate et l'incidence de cancer de l'estomac ont été obtenues par des études épidémiologiques descriptives au Chili (de 133 à 499 ppm dans les légumes);</text:span><text:a xlink:type="simple" xlink:href="http://www.hc-sc.gc.ca/ewh-semt/pubs/water-eau/nitrate_nitrite/index-fra.php#ref_36"><text:span text:style-name="T2">36</text:span></text:a><text:span text:style-name="T4"> ,</text:span><text:a xlink:type="simple" xlink:href="http://www.hc-sc.gc.ca/ewh-semt/pubs/water-eau/nitrate_nitrite/index-fra.php#ref_38"><text:span text:style-name="T2">38</text:span></text:a><text:span text:style-name="T4"> en Colombie (&lt;40 mg/L dans l'eau de puits);</text:span><text:a xlink:type="simple" xlink:href="http://www.hc-sc.gc.ca/ewh-semt/pubs/water-eau/nitrate_nitrite/index-fra.php#ref_39"><text:span text:style-name="T2">39</text:span></text:a><text:span text:style-name="T4"> en Angleterre (90 mg/L,</text:span><text:a xlink:type="simple" xlink:href="http://www.hc-sc.gc.ca/ewh-semt/pubs/water-eau/nitrate_nitrite/index-fra.php#ref_40"><text:span text:style-name="T2">40</text:span></text:a><text:span text:style-name="T4"> 25 mg/L</text:span><text:a xlink:type="simple" xlink:href="http://www.hc-sc.gc.ca/ewh-semt/pubs/water-eau/nitrate_nitrite/index-fra.php#ref_41"><text:span text:style-name="T2">41</text:span></text:a><text:span text:style-name="T4"> et 50 mg/L</text:span><text:a xlink:type="simple" xlink:href="http://www.hc-sc.gc.ca/ewh-semt/pubs/water-eau/nitrate_nitrite/index-fra.php#ref_42"><text:span text:style-name="T2">42</text:span></text:a><text:span text:style-name="T4"> dans l'eau potable); en Italie (&lt;20 mg/L dans l'eau potable);</text:span><text:a xlink:type="simple" xlink:href="http://www.hc-sc.gc.ca/ewh-semt/pubs/water-eau/nitrate_nitrite/index-fra.php#ref_43"><text:span text:style-name="T2">43</text:span></text:a><text:span text:style-name="T4"> au Danemark (&lt;30 mg/L dans l'eau potable);</text:span><text:a xlink:type="simple" xlink:href="http://www.hc-sc.gc.ca/ewh-semt/pubs/water-eau/nitrate_nitrite/index-fra.php#ref_44"><text:span text:style-name="T2">44</text:span></text:a><text:span text:style-name="T4"> en Hongrie (&lt;100 mg/L dans l'eau potable);</text:span><text:a xlink:type="simple" xlink:href="http://www.hc-sc.gc.ca/ewh-semt/pubs/water-eau/nitrate_nitrite/index-fra.php#ref_45"><text:span text:style-name="T2">45</text:span></text:a><text:span text:style-name="T4"> et à Singapour (215 mg/jour dans les aliments).</text:span><text:a xlink:type="simple" xlink:href="http://www.hc-sc.gc.ca/ewh-semt/pubs/water-eau/nitrate_nitrite/index-fra.php#ref_35"><text:span text:style-name="T2">35</text:span></text:a><text:span text:style-name="T4"> Par contre, on n'a constaté aucune association entre l'ingestion de nitrate et le cancer de l'estomac dans des études épidémiologiques descriptives provenant de France (93 pour cent où l'eau potable contenait moins de 43 mg/L)</text:span><text:a xlink:type="simple" xlink:href="http://www.hc-sc.gc.ca/ewh-semt/pubs/water-eau/nitrate_nitrite/index-fra.php#ref_46"><text:span text:style-name="T2">46</text:span></text:a><text:span text:style-name="T4"> et du Royaume-Uni (&lt;50 mg/L dans l'eau potable;</text:span><text:a xlink:type="simple" xlink:href="http://www.hc-sc.gc.ca/ewh-semt/pubs/water-eau/nitrate_nitrite/index-fra.php#ref_47"><text:span text:style-name="T2">47</text:span></text:a><text:span text:style-name="T4"> et apport total de nitrate entre 69,4 et 124,9 mg/jour, et de nitrite entre 4,67 et 7,06 mg/jour</text:span><text:a xlink:type="simple" xlink:href="http://www.hc-sc.gc.ca/ewh-semt/pubs/water-eau/nitrate_nitrite/index-fra.php#ref_37"><text:span text:style-name="T2">37</text:span></text:a><text:span text:style-name="T4"> ).</text:span></text:p>
      <text:p text:style-name="Text_20_body"><text:span text:style-name="T4">L'exposition individuelle au nitrate n'a fait l'objet, à ce jour, d'aucune étude épidémiologique descriptive, et l'on n'a pas considéré non plus d'autres facteurs possibles comme l'ingestion de vitamine C (un inhibiteur bien connu de la réaction de nitrosation</text:span><text:a xlink:type="simple" xlink:href="http://www.hc-sc.gc.ca/ewh-semt/pubs/water-eau/nitrate_nitrite/index-fra.php#ref_21"><text:span text:style-name="T2">21</text:span></text:a><text:span text:style-name="T4"> ), l'acidité gastrique, l'infection bactérienne coexistante et la baisse du taux de mortalité imputable au cancer de l'estomac au cours des dernières décennies.</text:span><text:a xlink:type="simple" xlink:href="http://www.hc-sc.gc.ca/ewh-semt/pubs/water-eau/nitrate_nitrite/index-fra.php#ref_22"><text:span text:style-name="T2">22</text:span></text:a><text:span text:style-name="T4"> ,</text:span><text:a xlink:type="simple" xlink:href="http://www.hc-sc.gc.ca/ewh-semt/pubs/water-eau/nitrate_nitrite/index-fra.php#ref_47"><text:span text:style-name="T2">47</text:span></text:a><text:span text:style-name="T4"> Un examen plus attentif de certaines des études descriptives ci-dessus révèle des incohérences qui réduisent la valeur des associations positives; ainsi, la surveillance biologique, dans plusieurs études, montre des taux élevés de nitrates dans les groupes à haut risque et à faible risque.</text:span><text:a xlink:type="simple" xlink:href="http://www.hc-sc.gc.ca/ewh-semt/pubs/water-eau/nitrate_nitrite/index-fra.php#ref_15"><text:span text:style-name="T2">15</text:span></text:a><text:span text:style-name="T4"> ,</text:span><text:a xlink:type="simple" xlink:href="http://www.hc-sc.gc.ca/ewh-semt/pubs/water-eau/nitrate_nitrite/index-fra.php#ref_36"><text:span text:style-name="T2">36</text:span></text:a><text:span text:style-name="T4"> ,</text:span><text:a xlink:type="simple" xlink:href="http://www.hc-sc.gc.ca/ewh-semt/pubs/water-eau/nitrate_nitrite/index-fra.php#ref_39"><text:span text:style-name="T2">39</text:span></text:a><text:span text:style-name="T4"> ,</text:span><text:a xlink:type="simple" xlink:href="http://www.hc-sc.gc.ca/ewh-semt/pubs/water-eau/nitrate_nitrite/index-fra.php#ref_44"><text:span text:style-name="T2">44</text:span></text:a></text:p>
      <text:p text:style-name="Text_20_body"><text:span text:style-name="T4">Il y a eu peu d'études cas-témoins (études analyti-ques) sur l'association entre le cancer et l'exposition au nitrate ou au nitrite. Dans une étude cas-témoins réalisée au Canada, portant sur le régime alimentaire et le cancer de l'estomac,</text:span><text:a xlink:type="simple" xlink:href="http://www.hc-sc.gc.ca/ewh-semt/pubs/water-eau/nitrate_nitrite/index-fra.php#ref_34"><text:span text:style-name="T2">34</text:span></text:a><text:span text:style-name="T4"> on a associé 246 cas du Manitoba, de Terre-Neuve et de la région de Toronto à 246 témoins pris au hasard dans les mêmes régions. Au moyen d'un questionnaire détaillé, on a évalué la consommation quotidienne de nitrates, de nitrites, de vitamines, de légumes frais, de salaisons, et autres. Le nitrate alimen- taire était associé à un risque moindre de cancer de l'estomac (risque relatif [RR] = 0,66, p = 0,00002), tandis que pour le nitrite le risque était accru (RR = 1,7, p = 0,0006). Parmi les autres facteurs qui réduisaient le risque, citons la consommation de vitamine C et d'agrumes; cela pourrait expliquer la réduction du risque associée au nitrate, vu qu'il vient en grande partie de légumes verts à haute teneur en vitamine C. On n'a pas examiné l'apport de l'eau potable, on a simplement observé une légère diminution du risque chez les personnes consommant de l'eau d'un service municipal par rapport à celles consommant de l'eau d'un puits privé (RR = 0,86, p = 0,03).</text:span></text:p>
      <text:p text:style-name="Text_20_body"><text:span text:style-name="T4">Lors d'une étude cas-témoins sur les lésions précurseur du cancer de l'estomac dans une population noire à haut risque du sud de la Louisiane, on a constaté que les concentrations élevées de nitrate dans les sécrétions gastriques étaient associées aux lésions les plus graves dans une population, alors que c'était l'inverse dans une autre.</text:span><text:a xlink:type="simple" xlink:href="http://www.hc-sc.gc.ca/ewh-semt/pubs/water-eau/nitrate_nitrite/index-fra.php#ref_48"><text:span text:style-name="T2">48</text:span></text:a><text:span text:style-name="T4"> Les auteurs avançaient que ce phénomène pouvait être attribuable à la différence d'origine du nitrate : dans la première population il venait principalement de l'eau potable, alors que dans la seconde il venait de fruits frais et de légumes verts, lesquels auraient un effet protecteur.</text:span></text:p>
      <text:p text:style-name="Text_20_body"><text:span text:style-name="T4">Aucune étude chronique réalisée chez l'animal n'a permis d'établir que le nitrate est cancérogène.</text:span><text:a xlink:type="simple" xlink:href="http://www.hc-sc.gc.ca/ewh-semt/pubs/water-eau/nitrate_nitrite/index-fra.php#ref_12"><text:span text:style-name="T2">12</text:span></text:a><text:span text:style-name="T4"> ,</text:span><text:a xlink:type="simple" xlink:href="http://www.hc-sc.gc.ca/ewh-semt/pubs/water-eau/nitrate_nitrite/index-fra.php#ref_49"><text:span text:style-name="T2">49</text:span></text:a><text:span text:style-name="T4"> Les résultats des études animales sur le pouvoir cancérogène du nitrite sont contradictoires. À la suite d'un examen des études de cancérogénicité chez l'animal effectuées jusqu'en 1980 (la plupart jugées inadéquates), la National Academy of Sciences des États-Unis a estimé qu'il n'y avait pas suffisamment de preuves pour conclure que le nitrate ou le nitrite pouvait être cancérogène.</text:span><text:a xlink:type="simple" xlink:href="http://www.hc-sc.gc.ca/ewh-semt/pubs/water-eau/nitrate_nitrite/index-fra.php#ref_12"><text:span text:style-name="T2">12</text:span></text:a></text:p>
      <text:p text:style-name="Text_20_body"><text:span text:style-name="T4">Plusieurs études chez le rat, au cours desquelles on avait administré du nitrite de sodium dans les aliments ou l'eau potable, ont montré une incidence accrue de tumeurs,</text:span><text:a xlink:type="simple" xlink:href="http://www.hc-sc.gc.ca/ewh-semt/pubs/water-eau/nitrate_nitrite/index-fra.php#ref_50"><text:span text:style-name="T2">50</text:span></text:a><text:span text:style-name="T4"> ,</text:span><text:a xlink:type="simple" xlink:href="http://www.hc-sc.gc.ca/ewh-semt/pubs/water-eau/nitrate_nitrite/index-fra.php#ref_51"><text:span text:style-name="T2">51</text:span></text:a><text:span text:style-name="T4"> tandis que d'autres n'ont pas permis d'établir de lien positif entre l'ingestion de nitrites et l'incidence de tumeurs.</text:span><text:a xlink:type="simple" xlink:href="http://www.hc-sc.gc.ca/ewh-semt/pubs/water-eau/nitrate_nitrite/index-fra.php#ref_49"><text:span text:style-name="T2">49</text:span></text:a><text:span text:style-name="T4"> ,</text:span><text:a xlink:type="simple" xlink:href="http://www.hc-sc.gc.ca/ewh-semt/pubs/water-eau/nitrate_nitrite/index-fra.php#ref_52"><text:span text:style-name="T2">52</text:span></text:a><text:span text:style-name="T4"> Ainsi, on a observé une faible, mais statistiquement significative, augmentation de papillomes spinocellulaires du préestomac chez huit (18 pour cent) des 45 rats MRC Wistar ayant reçu 3 000 mg/L de nitrite de sodium dans l'eau potable pendant au moins un an, et conservés jusqu'à leur mort; deux (2 pour cent) seulement des 91 rats témoins ont montré de </text:span><text:soft-page-break/><text:span text:style-name="T4">telles tumeurs.</text:span><text:a xlink:type="simple" xlink:href="http://www.hc-sc.gc.ca/ewh-semt/pubs/water-eau/nitrate_nitrite/index-fra.php#ref_50"><text:span text:style-name="T2">50</text:span></text:a><text:span text:style-name="T4"> Des tumeurs bénignes du foie ont également été induites chez des rats Wistar mâles ayant reçu 800 et 1 600 mg/kg de nitrite de sodium dans les aliments (ce qui correspondait environ à 40 et 80 mg/kg p.c.) pendant 92 semaines; à la fin de la période, l'incidence de tumeurs (5/19) dans le groupe ayant reçu la plus forte dose accusait une différence statistiquement significative (p &lt;0,05) par rapport à celle (0/19) du groupe témoin. Il faut noter que cette étude ne portait que sur un nombre limité d'animaux du même sexe.</text:span><text:a xlink:type="simple" xlink:href="http://www.hc-sc.gc.ca/ewh-semt/pubs/water-eau/nitrate_nitrite/index-fra.php#ref_51"><text:span text:style-name="T2">51</text:span></text:a></text:p>
      <text:p text:style-name="Text_20_body"><text:span text:style-name="T4">Par contre, dans deux études où l'on a administré du nitrite de sodium à des rats F344, dans leur eau potable, pendant deux ans, à raison de 1 250 ou 2 500 mg/L, et du nitrate de sodium, dans les aliments, à des taux de 2,5 ou 5 pour cent, on a observé un effet protecteur significatif; l'incidence de tumeurs a diminué chez les femelles recevant les doses élevées de nitrite par rapport aux témoins et l'incidence de leucémies à cellules mono-nucléaires étaient moindre dans les groupes expérimentaux des deux études en question. Bien que l'on ait constaté des tumeurs dans tous les groupes, y compris les groupes témoins, elles ne semblaient pas être liées à la dose.</text:span><text:a xlink:type="simple" xlink:href="http://www.hc-sc.gc.ca/ewh-semt/pubs/water-eau/nitrate_nitrite/index-fra.php#ref_49"><text:span text:style-name="T2">49</text:span></text:a><text:span text:style-name="T4"> Lors d'une étude où l'on a administré du nitrite de sodium à des rats mâles F344 à des taux de 0,2 ou 0,5 pour cent dans les aliments pendant un maximum de 115 semaines, on a observé une réduction de l'incidence et de la survenue de tumeurs (lymphômes, leucémies et tumeurs du tissu testiculaire interstitiel) qui était fonction de la dose et qui était liée de la même façon au poids corporel.</text:span><text:a xlink:type="simple" xlink:href="http://www.hc-sc.gc.ca/ewh-semt/pubs/water-eau/nitrate_nitrite/index-fra.php#ref_52"><text:span text:style-name="T2">52</text:span></text:a></text:p>
      <text:h text:style-name="P4" text:outline-level="3" text:is-list-header="true"><text:bookmark text:name="mutag"/>Pouvoir mutagène</text:h>
      <text:p text:style-name="Text_20_body"><text:span text:style-name="T4">Le nitrate n'est pas mutagène pour les bactéries et les cellules de mammifères </text:span><text:span text:style-name="Emphasis"><text:span text:style-name="T4">in vitro</text:span></text:span><text:span text:style-name="T4">.</text:span><text:a xlink:type="simple" xlink:href="http://www.hc-sc.gc.ca/ewh-semt/pubs/water-eau/nitrate_nitrite/index-fra.php#ref_26"><text:span text:style-name="T2">26</text:span></text:a><text:span text:style-name="T4"> On n'a pas constaté d'association entre la contamination de l'eau potable par le nitrate et la fréquence d'échange de chromatides soeurs dans les lymphocytes périphériques chez l'humain.</text:span><text:a xlink:type="simple" xlink:href="http://www.hc-sc.gc.ca/ewh-semt/pubs/water-eau/nitrate_nitrite/index-fra.php#ref_53"><text:span text:style-name="T2">53</text:span></text:a><text:span text:style-name="T4"> Des aberrations chromosomiques ont été observées dans la moelle osseuse de rats après l'ingestion de nitrate, mais elles pourraient provenir de la formation exogène de composés N-nitrosés.</text:span><text:a xlink:type="simple" xlink:href="http://www.hc-sc.gc.ca/ewh-semt/pubs/water-eau/nitrate_nitrite/index-fra.php#ref_26"><text:span text:style-name="T2">26</text:span></text:a></text:p>
      <text:p text:style-name="Text_20_body"><text:span text:style-name="T4">Selon certaines indications, le nitrite ou le produit des réactions de nitrosation seraient mutagènes. Le nitrite de sodium a induit des lésions cytogénétiques </text:span><text:span text:style-name="Emphasis"><text:span text:style-name="T4">in vivo</text:span></text:span><text:span text:style-name="T4"> chez le rat, la souris et le lapin, et </text:span><text:span text:style-name="Emphasis"><text:span text:style-name="T4">in vitro</text:span></text:span><text:span text:style-name="T4"> dans des cellules BSC-1 et HeLa.</text:span><text:a xlink:type="simple" xlink:href="http://www.hc-sc.gc.ca/ewh-semt/pubs/water-eau/nitrate_nitrite/index-fra.php#ref_54"><text:span text:style-name="T2">54</text:span></text:a><text:span text:style-name="T4"> Des sécrétions gastriques d'un adulte normal à jeun, additionnées de nitrite à un taux presque 30 fois supérieur à celui que l'on peut obtenir après un repas riche en nitrite, ont provoqué des mutations de la souche TA1537 de </text:span><text:span text:style-name="Emphasis"><text:span text:style-name="T4">Salmonella typhimurium</text:span></text:span><text:span text:style-name="T4">.</text:span><text:a xlink:type="simple" xlink:href="http://www.hc-sc.gc.ca/ewh-semt/pubs/water-eau/nitrate_nitrite/index-fra.php#ref_55"><text:span text:style-name="T2">55</text:span></text:a><text:span text:style-name="T4"> On a également constaté lors d'expériences sur des cellules d'embryons de hamsters dorés de Syrie que le nitrite était un mutagène transplacentaire.</text:span><text:a xlink:type="simple" xlink:href="http://www.hc-sc.gc.ca/ewh-semt/pubs/water-eau/nitrate_nitrite/index-fra.php#ref_56"><text:span text:style-name="T2">56</text:span></text:a></text:p>
      <text:h text:style-name="P4" text:outline-level="3" text:is-list-header="true"><text:bookmark text:name="reproduction"/>Effets sur la reproduction et tératogénicité</text:h>
      <text:p text:style-name="Text_20_body"><text:span text:style-name="T4">Les résultats d'une récente étude australienne sur 218 paires cas-témoins semblaient indiquer la possibilité d'une association entre la concentration estimée de nitrate dans l'eau consommée pendant la grossesse et les malformations congénitales. On mentionnait que le risque d'avoir un enfant atteint de malformation était trois fois plus grand pour les femmes buvant de l'eau contenant de 5 à 15 mg/L de nitrate; ce risque passait à quatre fois lorsque la concentration dépassait 15 mg/L.</text:span><text:a xlink:type="simple" xlink:href="http://www.hc-sc.gc.ca/ewh-semt/pubs/water-eau/nitrate_nitrite/index-fra.php#ref_57"><text:span text:style-name="T2">57</text:span></text:a><text:span text:style-name="T4"> On peut cependant douter de l'exactitude des estimations de la concentration de l'eau en nitrate qui ont été faites pour cette étude.</text:span><text:a xlink:type="simple" xlink:href="http://www.hc-sc.gc.ca/ewh-semt/pubs/water-eau/nitrate_nitrite/index-fra.php#ref_58"><text:span text:style-name="T2">58</text:span></text:a><text:span text:style-name="T4"> De plus, l'augmentation du risque pour toutes les malformations observées, semble nuire à l'hypothèse voulant que le nitrate soit responsable. Par ailleurs, les constatations n'ont pas été confirmées par les résultats préliminaires d'une étude épidémiologique et écologique dans l'est de l'Angleterre</text:span><text:a xlink:type="simple" xlink:href="http://www.hc-sc.gc.ca/ewh-semt/pubs/water-eau/nitrate_nitrite/index-fra.php#ref_59"><text:span text:style-name="T2">59</text:span></text:a><text:span text:style-name="T4"> et d'une étude cas-témoins au Nouveau-Brunswick.</text:span><text:a xlink:type="simple" xlink:href="http://www.hc-sc.gc.ca/ewh-semt/pubs/water-eau/nitrate_nitrite/index-fra.php#ref_60"><text:span text:style-name="T2">60</text:span></text:a><text:span text:style-name="T4"> Dans cette dernière étude, les concentrations de nitrate dans l'eau ne montraient pas d'association statistique avec les anomalies congénitales du système nerveux central. Bien que la direction de l'association causale (RR = 1,04, 1,22 et 2,30 pour l'exposition à des doses de 1,25, 6,25 et 26 mg/L, respectivement) ait été la même que dans l'étude australienne, cette association n'était pas aussi forte.</text:span></text:p>
      <text:p text:style-name="Text_20_body"><text:span text:style-name="T4">Aucun effet tératogène du nitrite n'a été observé après l'administration de 80 mg/kg p.c. au jour 15 de la gestation chez des rates</text:span><text:a xlink:type="simple" xlink:href="http://www.hc-sc.gc.ca/ewh-semt/pubs/water-eau/nitrate_nitrite/index-fra.php#ref_61"><text:span text:style-name="T2">61</text:span></text:a><text:span text:style-name="T4"> ni après l'administration de 80 ou 110 mg/kg p.c. chez la souris pendant la gestation.</text:span><text:a xlink:type="simple" xlink:href="http://www.hc-sc.gc.ca/ewh-semt/pubs/water-eau/nitrate_nitrite/index-fra.php#ref_62"><text:span text:style-name="T2">62</text:span></text:a><text:span text:style-name="T4"> Toutefois, la progéniture a été affectée, puisque l'on a constaté une diminution de la taille de la portée, de la survie périnatale et du poids des animaux à peine sevrés après l'administration de 1 g/L de </text:span><text:soft-page-break/><text:span text:style-name="T4">nitrite de sodium dans l'eau potable, avant et pendant la gestation chez la souris.</text:span><text:a xlink:type="simple" xlink:href="http://www.hc-sc.gc.ca/ewh-semt/pubs/water-eau/nitrate_nitrite/index-fra.php#ref_63"><text:span text:style-name="T2">63</text:span></text:a><text:span text:style-name="T4"> On a constaté des augmentations passagères du taux de MetHb et une altération de la fonction motrice chez les souriceaux à peine sevrés de mères exposées à 110 mg/kg p.c. de nitrite de sodium pendant la gestation.</text:span><text:a xlink:type="simple" xlink:href="http://www.hc-sc.gc.ca/ewh-semt/pubs/water-eau/nitrate_nitrite/index-fra.php#ref_62"><text:span text:style-name="T2">62</text:span></text:a></text:p>
      <text:h text:style-name="P4" text:outline-level="3" text:is-list-header="true"><text:bookmark text:name="Autres"/>Autres effets</text:h>
      <text:p text:style-name="Text_20_body"><text:span text:style-name="T4">Les résultats d'études préliminaires indiquent que des effets comportementaux pourraient être associés à l'ingestion de nitrate dans l'eau potable; l'étude de cet aspect mérite d'être plus poussée. Les résultats d'une étude limitée, effectuée par l'ancienne Union soviétique sur un nombre limité de sujets, indiquent que les réflexes moteurs conditionnés de 39 enfants, dont l'eau consommée contenait environ 105 mg/L de nitrate, étaient significativement plus lents que ceux de 20 enfants ayant consommé de l'eau moins riche en nitrate (environ 8 mg/L).</text:span><text:a xlink:type="simple" xlink:href="http://www.hc-sc.gc.ca/ewh-semt/pubs/water-eau/nitrate_nitrite/index-fra.php#ref_31"><text:span text:style-name="T2">31</text:span></text:a><text:span text:style-name="T4"> On a observé de faibles modifications de la vigilance perceptive chez 20 femmes adultes ayant reçu une dose sublinguale de nitrate de sodium (0,1 mL contenant 22 500 ppm).</text:span><text:a xlink:type="simple" xlink:href="http://www.hc-sc.gc.ca/ewh-semt/pubs/water-eau/nitrate_nitrite/index-fra.php#ref_64"><text:span text:style-name="T2">64</text:span></text:a></text:p>
      <text:p text:style-name="Text_20_body"><text:span text:style-name="T4">On a signalé une réduction significative de l'activité motrice globale chez des souris ayant reçu de l'eau qui contenait 1 500 ou 2 000 mg/L de nitrite de sodium, ainsi que des changements électriques irréversibles dans le cerveau de rats après une exposition chronique à 100 mg/L de nitrate de sodium.</text:span><text:a xlink:type="simple" xlink:href="http://www.hc-sc.gc.ca/ewh-semt/pubs/water-eau/nitrate_nitrite/index-fra.php#ref_25"><text:span text:style-name="T2">25</text:span></text:a></text:p>
      <text:h text:style-name="P1" text:outline-level="2" text:is-list-header="true"><text:bookmark text:name="Classification"/>Classification et évaluation</text:h>
      <text:p text:style-name="Text_20_body"><text:span text:style-name="T4">Bien que l'on ait observé une association entre la présence de nitrate ou de nitrite dans l'eau potable et le cancer de l'estomac dans certaines études épidémiologiques et analytiques effectuées à ce jour, personne n'est parvenu à des conclusions solides sur la causalité, en raison des limitations des données disponibles. On s'inquiète cependant de l'augmentation du risque de cancer chez les humains, du fait que le nitrite dérivant du nitrate peut réagir avec certains aliments </text:span><text:span text:style-name="Emphasis"><text:span text:style-name="T4">in vivo</text:span></text:span><text:span text:style-name="T4"> pour former des composés N-nitrosés cancérogènes. Les études animales sur l'exposition chronique n'ont pas permis d'établir que le nitrate était cancérogènes; les résultats d'études similaires avec le nitrite sont équivoques. Le couple nitrate/nitrite a donc été classé dans le Groupe IIIA (substances possiblement cancérogènes pour l'homme) bien que les éléments de preuve soient faibles.</text:span></text:p>
      <text:p text:style-name="P2">Pour les composés du Groupe IIIA, l'apport quotidien acceptable (AQA) est obtenu par la division de la dose sans effet nocif observé (DSENO) ou de la plus faible dose avec effet nocif observé (PFDENO) par des facteurs appropriés d'incertitude.</text:p>
      <text:p text:style-name="P2">L'effet critique associé à l'ingestion de nitrate ou de nitrite dans l'eau potable est la méthémoglobinémie qui exige la présence de nitrite. La sous-population la plus sensible est celle des nourrissons de moins de trois mois.</text:p>
      <text:p text:style-name="Text_20_body"><text:span text:style-name="T4">Il est difficile d'établir une DSENO ou la PFDENO pour la méthémoglobinémie infantile, en raison, comme on l'a dit plus haut, des difficultés d'interprétation des données. Bien que les données sur les concentrations de nitrate dans l'eau associées à la méthémoglobinémie soient souvent inexactes, on peut néanmoins conclure que, dans la plupart des cas, la méthémoglobinémie infantile est associée à l'ingestion d'eau potable renfer-mant une concentration de nitrate supérieure à 100 mg/L; c'est la valeur que l'on prendra comme PFDENO. Bien que l'on ait observé, dans deux études réalisées en Hongrie,</text:span><text:a xlink:type="simple" xlink:href="http://www.hc-sc.gc.ca/ewh-semt/pubs/water-eau/nitrate_nitrite/index-fra.php#ref_15"><text:span text:style-name="T2">15</text:span></text:a><text:span text:style-name="T4"> que des taux élevés de MetHb pouvaient exister avec des concentrations ne dépassant pas 40 mg/L, il s'agissait dans la plupart des cas de puits privés, très susceptibles d'être contaminés par des bactéries capables d'accroître considérablement la conversion du nitrate en nitrite.</text:span></text:p>
      <text:p text:style-name="Text_20_body"><text:span text:style-name="T4">Des augmentations des taux de MetHb subcliniques (&lt;10 pour cent) ont été signalées chez des nourrissons à des concentrations de nitrate dans l'eau aussi faibles que 20 mg/L;</text:span><text:a xlink:type="simple" xlink:href="http://www.hc-sc.gc.ca/ewh-semt/pubs/water-eau/nitrate_nitrite/index-fra.php#ref_30"><text:span text:style-name="T2">30</text:span></text:a><text:span text:style-name="T4"> toutefois, cette étude a été menée dans un pays en voie de développement, où la contamination bactérienne de l'eau potable est probable et où les conditions alimentaires sont différentes de celles du Canada. De plus, une telle association n'a pas été observée dans d'autres études sur des nourrissons consommant de l'eau contenant des concentrations plus élevées de nitrate (p. ex., de 50 à 90 mg/L).</text:span><text:a xlink:type="simple" xlink:href="http://www.hc-sc.gc.ca/ewh-semt/pubs/water-eau/nitrate_nitrite/index-fra.php#ref_25"><text:span text:style-name="T2">25</text:span></text:a><text:span text:style-name="T4"> L'importance de ces taux subcliniques de MetHb durant la petite enfance et l'enfance demeure incertaine.</text:span><text:a xlink:type="simple" xlink:href="http://www.hc-sc.gc.ca/ewh-semt/pubs/water-eau/nitrate_nitrite/index-fra.php#ref_15"><text:span text:style-name="T2">15</text:span></text:a></text:p>
      <text:p text:style-name="Text_20_body"><text:soft-page-break/><text:span text:style-name="T4">Une étude ancienne, effectuée aux États-Unis, indiquait qu'aucun cas de méthémoglobinémie n'avait été signalé lorsque l'eau de consommation contenait moins de 45 mg/L de nitrate.</text:span><text:a xlink:type="simple" xlink:href="http://www.hc-sc.gc.ca/ewh-semt/pubs/water-eau/nitrate_nitrite/index-fra.php#ref_28"><text:span text:style-name="T2">28</text:span></text:a><text:span text:style-name="T4"> C'est la valeur que l'on prendra comme DSENO, d'autant plus qu'elle est conforme à celle que proposent d'autres études (de 40 à 50 mg/L).</text:span><text:a xlink:type="simple" xlink:href="http://www.hc-sc.gc.ca/ewh-semt/pubs/water-eau/nitrate_nitrite/index-fra.php#ref_15"><text:span text:style-name="T2">15</text:span></text:a></text:p>
      <text:p text:style-name="Text_20_body"><text:span text:style-name="T4"><draw:a xlink:type="simple" xlink:href="http://www.hc-sc.gc.ca/ewh-semt/pubs/water-eau/nitrate_nitrite/index-fra.php#tphp"><draw:frame draw:style-name="fr1" draw:name="Image2" text:anchor-type="as-char" svg:width="0.573cm" svg:height="0.388cm" draw:z-index="1"><draw:image xlink:href="http://www.hc-sc.gc.ca/images/ewh-semt/arrow_up.gif" xlink:type="simple" xlink:show="embed" xlink:actuate="onLoad"/></draw:frame></draw:a></text:span><text:a xlink:type="simple" xlink:href="http://www.hc-sc.gc.ca/ewh-semt/pubs/water-eau/nitrate_nitrite/index-fra.php#tphp"><text:span text:style-name="T4"><text:line-break/>Haut de la page</text:span></text:a></text:p>
      <text:h text:style-name="P1" text:outline-level="2" text:is-list-header="true"><text:bookmark text:name="Conclusion"/>Conclusion</text:h>
      <text:p text:style-name="P2">D'après les données disponibles, on recommande ou confirme une concentration maximale acceptable (CMA) de nitrate dans l'eau potable de 45 mg/L (ce qui est équivalent à 10 mg/L d'azote de nitrate). Cette valeur est fondée sur la DSENO de 45 mg/L pour la méthémoglobinémie infantile observée dans une population d'Amérique du Nord.</text:p>
      <text:p text:style-name="P2">Nous n'avons pas jugé nécessaire d'appliquer un facteur d'incertitude à cette valeur pour un certain nombre de raisons : la DSENO s'applique au sous-groupe de population le plus susceptible ou le plus sensible (les nourrissons de moins de trois mois alimentés au biberon) et protégera donc l'ensemble de la population; la plupart des nourrissons ne montrent des signes de toxicité que lorsque l'on atteint la PFDENO (qui est environ le double de la DSENO); on a pu constater que de nombreux autres facteurs (p. ex., l'apport de vitamine C) jouaient un rôle important dans l'étiologie des maladies liées au nitrate ou au nitrite; et de nombreuses études ont omis de prendre en considéra-tion des facteurs comme la contamination bactérienne de l'eau potable, qui pourrait avoir été à l'origine de la méthémoglobinémie observée aux concentrations plus élevées. Ces mêmes facteurs alimentaires et environne-mentaux sont importants dans la conversion du nitrate en nitrite et peut-être dans la production de composés N-nitrosés cancérogènes à partir de nitrite.</text:p>
      <text:p text:style-name="P2">Bien que la recommandation soit basée principalement sur le groupe le plus sensible (c.-à-d. les nourrissons), on considère prudent de minimiser l'exposition au nitrate de l'ensemble de la population, vu l'association qui semble exister dans plusieurs populations entre le cancer de l'estomac et des concentrations modérées de nitrate dans l'eau potable. Elle est donc considérée comme applicable aux enfants et aux adultes.</text:p>
      <text:p text:style-name="Text_20_body"><text:span text:style-name="T4">Le nitrite est directement toxique et il est produit par conversion endogène de 5 à 10 pour cent du nitrate. On estime que la puissance active relative du nitrite par rapport au nitrate est de 10 pour 1 (sur une base molaire) en ce qui concerne la méthémoglobinémie,</text:span><text:a xlink:type="simple" xlink:href="http://www.hc-sc.gc.ca/ewh-semt/pubs/water-eau/nitrate_nitrite/index-fra.php#ref_65"><text:span text:style-name="T2">65</text:span></text:a><text:span text:style-name="T4"> et il y a certainement lieu d'appliquer un facteur d'incertitude de 10 à la DSENO du nitrate pour obtenir une recomman-dation pour le nitrite. Par conséquent, on recommande un maximum de 3,2 mg/L de nitrite lorsqu'on le dose séparément du nitrate.</text:span></text:p>
      <text:h text:style-name="P1" text:outline-level="2" text:is-list-header="true"><text:bookmark text:name="bibliographiques"/>Références bibliographiques</text:h>
      <text:list text:style-name="L1">
        <text:list-item>
          <text:p text:style-name="P6"><text:bookmark text:name="ref_1"/>Beatson, C.G. <text:span text:style-name="T3">Methaemoglobinaemia</text:span>--<text:span text:style-name="T3">Nitrates in drinking water</text:span>. <text:span text:style-name="T3">Environ</text:span>. <text:span text:style-name="T3">Health</text:span>, 86: 31 (1978). </text:p>
        </text:list-item>
        <text:list-item>
          <text:p text:style-name="P6"><text:bookmark text:name="ref_2"/><text:span text:style-name="T3">Agriculture Canada</text:span>. <text:span text:style-name="T3">Canadian fertilizer consumption</text:span>, <text:span text:style-name="T3">shipments and trade</text:span>, <text:span text:style-name="T3">1990</text:span>/<text:span text:style-name="T3">1991</text:span>. Direction générale des politiques, Ottawa (1991). </text:p>
        </text:list-item>
        <text:list-item>
          <text:p text:style-name="P6"><text:bookmark text:name="ref_3"/>Adam, J.W.H. <text:span text:style-name="T3">Health aspects of nitrate in drinking</text:span>-<text:span text:style-name="T3">water and possible means of denitrification</text:span> (<text:span text:style-name="T3">literature review</text:span>). <text:span text:style-name="T3">Water SA</text:span>, 6: 79 (1980). </text:p>
        </text:list-item>
        <text:list-item>
          <text:p text:style-name="P6"><text:bookmark text:name="ref_4"/>Egboka, B.C.E. <text:span text:style-name="T3">Nitrate contamination of shallow groundwaters in Ontario</text:span>, <text:span text:style-name="T3">Canada</text:span>. <text:span text:style-name="T3">Sci</text:span>. <text:span text:style-name="T3">Total Environ</text:span>., 35: 53 (1984). </text:p>
        </text:list-item>
        <text:list-item>
          <text:p text:style-name="P6"><text:bookmark text:name="ref_5"/>Organisation mondiale de la santé. <text:span text:style-name="T3">Analytical and water treatment methods for health</text:span>-<text:span text:style-name="T3">based guideline values</text:span>. <text:span text:style-name="T3">Report on a WHO consultation</text:span>, <text:span text:style-name="T3">Medmenham</text:span>, <text:span text:style-name="T3">U</text:span>.<text:span text:style-name="T3">K</text:span>., <text:span text:style-name="T3">27</text:span>-<text:span text:style-name="T3">29</text:span> <text:span text:style-name="T3">January</text:span>. <text:span text:style-name="T3">WHO Regional Office for Europe</text:span>, <text:span text:style-name="T3">Copenhagen</text:span> (1992). </text:p>
        </text:list-item>
        <text:list-item>
          <text:p text:style-name="P6"><text:bookmark text:name="ref_6"/><text:span text:style-name="T3">Environment New Brunswick</text:span>. <text:span text:style-name="T3">Chemistry of municipal water supplies in New Brunswick</text:span>. <text:span text:style-name="T3">Internal Report D83</text:span>-<text:span text:style-name="T3">01</text:span>, <text:span text:style-name="T3">Fredericton</text:span> (1983). </text:p>
        </text:list-item>
        <text:list-item>
          <text:p text:style-name="P6"><text:bookmark text:name="ref_7"/><text:span text:style-name="T3">Nova Scotia Department of Health</text:span>. <text:span text:style-name="T3">Chemical quality</text:span>. <text:span text:style-name="T3">Municipal water supplies</text:span>. <text:span text:style-name="T3">Halifax</text:span> (1982). </text:p>
        </text:list-item>
        <text:list-item>
          <text:p text:style-name="P6"><text:bookmark text:name="ref_8"/>Ecobichon, D.J., Allen, M. et Hicks, R. <text:span text:style-name="T3">The contamination of groundwater by agrochemicals as determined by a well water quality study in Carleton County</text:span>: <text:span text:style-name="T3">a report</text:span>, <text:span text:style-name="T3">1984</text:span>-<text:span text:style-name="T3">1985</text:span>. <text:span text:style-name="T3">New Brunswick Department of Health</text:span>, <text:span text:style-name="T3">Fredericton</text:span>, juin (1985). </text:p>
        </text:list-item>
        <text:list-item>
          <text:p text:style-name="P6"><text:bookmark text:name="ref_9"/>Liebscher, H., Hii, B. et McNaughton, D. <text:span text:style-name="T3">Nitrate and pesticide contamination of ground water in the Abbotsford aquifer</text:span>, <text:span text:style-name="T3">southwestern British Columbia</text:span>. Direction générale des eaux intérieures, <text:soft-page-break/>Environnement Canada, Vancouver (1992). </text:p>
        </text:list-item>
        <text:list-item>
          <text:p text:style-name="P6"><text:bookmark text:name="ref_10"/>Kjartanson, K. Note de service au Dr. P. Toft, ministère de la Santé nationale et du Bien-être social en date du 2 juin, de K. Kjartanson, <text:span text:style-name="T3">Environmental Management</text:span>, <text:span text:style-name="T3">Manitoba Environment and Workplace Safety and Health</text:span> (1986). </text:p>
        </text:list-item>
        <text:list-item>
          <text:p text:style-name="P6">11. <text:bookmark text:name="ref_11"/>Corre, W.J. et Breimer, T. <text:span text:style-name="T3">Nitrate and nitrite in vegetables</text:span>. <text:span text:style-name="T3">Centre for Agricultural Publishing and Documentation</text:span>, <text:span text:style-name="T3">Wageningen</text:span> (1979). </text:p>
        </text:list-item>
        <text:list-item>
          <text:p text:style-name="P6"><text:bookmark text:name="ref_12"/><text:span text:style-name="T3">Committee on Nitrite and Alternative Curing Agents in Food</text:span>. <text:span text:style-name="T3">The health effects of nitrate</text:span>, <text:span text:style-name="T3">nitrite</text:span>, <text:span text:style-name="T3">and N</text:span>-<text:span text:style-name="T3">nitroso compounds</text:span>. <text:span text:style-name="T3">National Research Council</text:span>, <text:span text:style-name="T3">National Academy Press</text:span>, <text:span text:style-name="T3">Washington</text:span>, D.C. (1981). </text:p>
        </text:list-item>
        <text:list-item>
          <text:p text:style-name="P6"><text:bookmark text:name="ref_13"/><text:span text:style-name="T3">U</text:span>.<text:span text:style-name="T3">S</text:span>. <text:span text:style-name="T3">Environmental Protection Agency</text:span>. <text:span text:style-name="T3">Nitrate and nitrite</text:span>. <text:span text:style-name="T3">Proposed rules</text:span>. <text:span text:style-name="T3">Fed</text:span>. <text:span text:style-name="T3">Regist</text:span>., 50(219): 48972 (1985). </text:p>
        </text:list-item>
        <text:list-item>
          <text:p text:style-name="P6"><text:bookmark text:name="ref_14"/>Choi, B.C.K. <text:span text:style-name="T3">N</text:span>-<text:span text:style-name="T3">nitroso compounds and human cancer</text:span>: <text:span text:style-name="T3">a molecular epidemiologic approach</text:span>. Am. J. Epidemiol., 121(5): 737 (1985). </text:p>
        </text:list-item>
        <text:list-item>
          <text:p text:style-name="P6"><text:bookmark text:name="ref_15"/>Organisation mondiale de la santé. <text:span text:style-name="T3">Health hazards from nitrates in drinking</text:span>-<text:span text:style-name="T3">water</text:span>. <text:span text:style-name="T3">Report on a WHO meeting</text:span>. <text:span text:style-name="T3">WHO Regional Office for Europe</text:span>, <text:span text:style-name="T3">Copenhagen</text:span> (1985). </text:p>
        </text:list-item>
        <text:list-item>
          <text:p text:style-name="P6"><text:bookmark text:name="ref_16"/>Environnement Canada. <text:span text:style-name="T3">National Air Pollution Surveillance</text:span> (<text:span text:style-name="T3">NAPS</text:span>) <text:span text:style-name="T3">annual summary 1990</text:span>. Service de la protection de l'environnement. Rapport EPS 7/AP/23 (1992). </text:p>
        </text:list-item>
        <text:list-item>
          <text:p text:style-name="P6"><text:bookmark text:name="ref_17"/><text:span text:style-name="T3">American Water Works Association</text:span>/<text:span text:style-name="T3">American Public Health Association</text:span>/<text:span text:style-name="T3">Water Pollution Control Federation</text:span>. <text:span text:style-name="T3">Standard methods for the examination of water and wastewater</text:span>. 17<text:span text:style-name="T1">e</text:span> édition. <text:span text:style-name="T3">American Public Health Association</text:span>, <text:span text:style-name="T3">Washington</text:span>, <text:span text:style-name="T3">DC</text:span> (1989). </text:p>
        </text:list-item>
        <text:list-item>
          <text:p text:style-name="P6"><text:bookmark text:name="ref_18"/>Ministère de la Santé nationale et du Bien-être social. Recommandations pour la qualité de l'eau potable au Canada : manuel pratique sur la production d'eau potable. Plan de travail. Ottawa (1991). </text:p>
        </text:list-item>
        <text:list-item>
          <text:p text:style-name="P6"><text:bookmark text:name="ref_19"/><text:span text:style-name="T3">U</text:span>.<text:span text:style-name="T3">S</text:span>. <text:span text:style-name="T3">Environmental Protection Agency</text:span>. <text:span text:style-name="T3">National primary drinking water regulations</text:span>--<text:span text:style-name="T3">unregulated contaminants monitoring and synthetic organic chemicals and inorganic chemicals</text:span>. Fed. Regist., 56(20): 3526 (1991). </text:p>
        </text:list-item>
        <text:list-item>
          <text:p text:style-name="P6"><text:bookmark text:name="ref_20"/>Lauch, R.P. et Guter, G.A. <text:span text:style-name="T3">Ion exchange for the removal of nitrate from well water</text:span>. J. Am. <text:span text:style-name="T3">Water Works Assoc</text:span>., 78(5): 256 (1986). </text:p>
        </text:list-item>
        <text:list-item>
          <text:p text:style-name="P6"><text:bookmark text:name="ref_21"/>Hartman, P.E. Review: <text:span text:style-name="T3">putative mutagens and carcinogens in foods</text:span>. 1. <text:span text:style-name="T3">Nitrate</text:span>/<text:span text:style-name="T3">nitrite ingestion and gastric cancer mortality</text:span>. <text:span text:style-name="T3">Environ</text:span>. <text:span text:style-name="T3">Mutagen</text:span>., 5: 111 (1983). </text:p>
        </text:list-item>
        <text:list-item>
          <text:p text:style-name="P6"><text:bookmark text:name="ref_22"/>Turek, B., Hlavsova, D., Tucek, J., Waldman, J. et Cerna, J. <text:span text:style-name="T3">The fate of nitrates and nitrites in the organism</text:span>. IARC Sci. Publ., 31: 625 (1980). </text:p>
        </text:list-item>
        <text:list-item>
          <text:p text:style-name="P6"><text:bookmark text:name="ref_23"/>Broitman, S.A., Velez, H. et Vitale, J.J. <text:span text:style-name="T3">A possible role of iron deficiency in gastric cancer in Colombia</text:span>. Adv. Exp. Med. Biol., 135: 155 (1981). </text:p>
        </text:list-item>
        <text:list-item>
          <text:p text:style-name="P6"><text:bookmark text:name="ref_24"/>Green, L.C., Tannenbaum, S.R. et Fox, J.G. <text:span text:style-name="T3">Nitrate in human and canine milk</text:span>. N. Engl. J. Med., 306: 1367 (1982). </text:p>
        </text:list-item>
        <text:list-item>
          <text:p text:style-name="P6"><text:bookmark text:name="ref_25"/>Shuval, H.I. et Gruener, N. <text:span text:style-name="T3">Epidemiological and toxicological aspects of nitrates and nitrites in the environment</text:span>. <text:span text:style-name="T3">Am</text:span>. <text:span text:style-name="T3">J</text:span>. <text:span text:style-name="T3">Public Health</text:span>, 62: 1045 (1972). </text:p>
        </text:list-item>
        <text:list-item>
          <text:p text:style-name="P6"><text:bookmark text:name="ref_26"/>Speijers, G.J.A., Van Went, G.F., Van Apeldoorn, M.E., Montizaan, G.K., Janus, J.A., Canton, J.H., Van Gestel, C.A.M., Van der Heijden, C.A., Heijna-Merkus, E., Knaap, A.G.A.C., Luttik, R. et De Zwart, D. <text:span text:style-name="T3">Integrated criteria document nitrate</text:span>. <text:span text:style-name="T3">Appendix to Report No</text:span>. <text:span text:style-name="T3">758473012</text:span>, <text:span text:style-name="T3">National Institute of Public Health and Environmental Protection</text:span>, Bilthoven, Pays-Bas (1989). </text:p>
        </text:list-item>
        <text:list-item>
          <text:p text:style-name="P6"><text:bookmark text:name="ref_27"/>Craun, G.F., Greathouse, D.G. et Gunderson, D.H. <text:span text:style-name="T3">Methaemoglobin levels in young children consuming high nitrate well water in the United States</text:span>. Int. J. Epidemiol., 10: 309 (1981). </text:p>
        </text:list-item>
        <text:list-item>
          <text:p text:style-name="P6"><text:bookmark text:name="ref_28"/>Walton, R. <text:span text:style-name="T3">Survey of literature relating to infant methaemoglobinaemia due to nitrate</text:span>-<text:span text:style-name="T3">contaminated water</text:span>. <text:span text:style-name="T3">Am</text:span>. <text:span text:style-name="T3">J</text:span>. <text:span text:style-name="T3">Public Health</text:span>, 41: 986 (1951). </text:p>
        </text:list-item>
        <text:list-item>
          <text:p text:style-name="P6"><text:bookmark text:name="ref_29"/>Shearer, L.A., Goldsmith, J.R., Young, C., Kearns, O.A. et Tamplin, B.R. <text:span text:style-name="T3">Methemoglobin levels in infants in an area with high nitrate water supply</text:span>. <text:span text:style-name="T3">Am</text:span>. <text:span text:style-name="T3">J</text:span>. <text:span text:style-name="T3">Public Health</text:span>, 62: 1174 (1972). </text:p>
        </text:list-item>
        <text:list-item>
          <text:p text:style-name="P6"><text:bookmark text:name="ref_30"/>Super, M., de V. Heese, H., MacKenzie, D., Dempster, W.S., du Plessis, J. et Ferreira, J.J. <text:span text:style-name="T3">An epidemiological study of well</text:span>-<text:span text:style-name="T3">water nitrates in a group of South West African</text:span>/<text:span text:style-name="T3">Namibian infants</text:span>. Water Res., 15: 1265 (1981). </text:p>
        </text:list-item>
        <text:list-item>
          <text:p text:style-name="P6"><text:bookmark text:name="ref_31"/>Petukhov, N.I. et Ivanov, A.V. <text:span text:style-name="T3">Investigation of certain psycho</text:span>-<text:span text:style-name="T3">physiological reactions in children suffering from methemoglobinemia due to nitrates in water</text:span>. Hyg. Sanit., 35: 29 (1970). </text:p>
        </text:list-item>
        <text:list-item>
          <text:p text:style-name="P6"><text:bookmark text:name="ref_32"/>Hathcock, J.N. <text:span text:style-name="T3">Nutritional toxicology</text:span>. Vol. 1. <text:span text:style-name="T3">Academic Press</text:span>, <text:span text:style-name="T3">New York</text:span>, <text:span text:style-name="T3">NY</text:span> (1982). </text:p>
        </text:list-item>
        <text:list-item>
          <text:p text:style-name="P6"><text:bookmark text:name="ref_33"/>Fraser, P. <text:span text:style-name="T3">Nitrates</text:span>: <text:span text:style-name="T3">epidemiological evidence</text:span>. IARC Sci. Publ.,65:183 (1985). </text:p>
        </text:list-item>
        <text:list-item>
          <text:p text:style-name="P6"><text:bookmark text:name="ref_34"/><text:soft-page-break/>Risch, H.A., Jain, M., Choi, N.W., Fodor, J.G., Pfeiffer, C.J., Howe, G.R., Harrison, L.W., Craib, K.J.P. et Miller, A.B. <text:span text:style-name="T3">Dietary factors and the incidence of cancer of the stomach</text:span>. <text:span text:style-name="T3">Am</text:span>. <text:span text:style-name="T3">J</text:span>. <text:span text:style-name="T3">Epidemiol</text:span>., 122: 947 (1985). </text:p>
        </text:list-item>
        <text:list-item>
          <text:p text:style-name="P6"><text:bookmark text:name="ref_35"/>Dutt, M.C., Lim, H.Y. et Chew, R.K.H. <text:span text:style-name="T3">Nitrate consumption and the incidence of gastric cancer in Singapore</text:span>. <text:span text:style-name="T3">Food Chem</text:span>. <text:span text:style-name="T3">Toxicol</text:span>., 25(7): 515 (1987). </text:p>
        </text:list-item>
        <text:list-item>
          <text:p text:style-name="P6"><text:bookmark text:name="ref_36"/>Armijo, R., Gonzalez, A., Orellana, M., Coulson, A.H., Sayre, J.W. et Detels, R. <text:span text:style-name="T3">Epidemiology of gastric cancer in Chile</text:span>: 2. <text:span text:style-name="T3">Nitrate exposure and stomach cancer frequency</text:span>. <text:span text:style-name="T3">Int</text:span>. <text:span text:style-name="T3">J</text:span>. <text:span text:style-name="T3">Epidemiol</text:span>., 10:57 (1981). </text:p>
        </text:list-item>
        <text:list-item>
          <text:p text:style-name="P6"><text:bookmark text:name="ref_37"/>Forman, D., Al-Dabbagh, S. et Doll, R. <text:span text:style-name="T3">Nitrates</text:span>, <text:span text:style-name="T3">nitrites and gastric cancer in Great Britain</text:span>. <text:span text:style-name="T3">Nature</text:span>, 313: 620 (1985). </text:p>
        </text:list-item>
        <text:list-item>
          <text:p text:style-name="P6"><text:bookmark text:name="ref_38"/>Armijo, R., Orellana, M., Medina, E., Coulson, A.H., Sayre, J.W. et Detels, R. <text:span text:style-name="T3">Epidemiology of gastric cancer in Chile</text:span>: 1. <text:span text:style-name="T3">Case</text:span>-<text:span text:style-name="T3">control study</text:span>. <text:span text:style-name="T3">Int</text:span>. <text:span text:style-name="T3">J</text:span>. <text:span text:style-name="T3">Epidemiol</text:span>., 10: 53 (1981). </text:p>
        </text:list-item>
        <text:list-item>
          <text:p text:style-name="P6"><text:bookmark text:name="ref_39"/>Cuello, C., Correa, P., Haenszel, W., Gordillo, G., Brown, C., Archer, M. et Tannenbaum, S. <text:span text:style-name="T3">Gastric cancer in Colombia</text:span>. 1. <text:span text:style-name="T3">Cancer risk and suspect environmental agents</text:span>. <text:span text:style-name="T3">J</text:span>. <text:span text:style-name="T3">Natl</text:span>. <text:span text:style-name="T3">Cancer Inst</text:span>., 57: 1015 (1976). </text:p>
        </text:list-item>
        <text:list-item>
          <text:p text:style-name="P6"><text:bookmark text:name="ref_40"/>Hill, M.J., Hawksworth, G.M. et Tattersall, G. <text:span text:style-name="T3">Bacteria</text:span>, <text:span text:style-name="T3">nitro</text:span>-<text:span text:style-name="T3">samines and cancer of the stomach</text:span>. Br. J. Cancer, 28: 562 (1973). </text:p>
        </text:list-item>
        <text:list-item>
          <text:p text:style-name="P6"><text:bookmark text:name="ref_41"/>Fraser, P. et Chilvers, C. <text:span text:style-name="T3">Health aspects of nitrate in drinking water</text:span>. <text:span text:style-name="T3">Sci</text:span>. <text:span text:style-name="T3">Total Environ</text:span>., 18: 103 (1981). </text:p>
        </text:list-item>
        <text:list-item>
          <text:p text:style-name="P6"><text:bookmark text:name="ref_42"/>Clough, P.W.L. <text:span text:style-name="T3">Nitrates and gastric carcinogenesis</text:span>. <text:span text:style-name="T3">Minerals Environ</text:span>., 5: 91 (1983). </text:p>
        </text:list-item>
        <text:list-item>
          <text:p text:style-name="P6"><text:bookmark text:name="ref_43"/>Gilli, G., Corrao, G. et Favilli, S. <text:span text:style-name="T3">Concentrations of nitrates in drinking water and incidence of gastric carcinomas</text:span>: <text:span text:style-name="T3">first descriptive study of the Piemonte Region</text:span>, <text:span text:style-name="T3">Italy</text:span>. <text:span text:style-name="T3">Sci</text:span>. <text:span text:style-name="T3">Total Environ</text:span>., 34: 35 (1984). </text:p>
        </text:list-item>
        <text:list-item>
          <text:p text:style-name="P6"><text:bookmark text:name="ref_44"/>Jensen, O.M. <text:span text:style-name="T3">Nitrate in drinking water and cancer in Northern Jutland</text:span>, <text:span text:style-name="T3">Denmark</text:span>, <text:span text:style-name="T3">with special reference to stomach cancer</text:span>. <text:span text:style-name="T3">Ecotoxicol</text:span>. <text:span text:style-name="T3">Environ</text:span>. Saf., 6: 258 (1982). </text:p>
        </text:list-item>
        <text:list-item>
          <text:p text:style-name="P6"><text:bookmark text:name="ref_45"/>Juhasz, L., Hill, M.J. et Nagy, G. <text:span text:style-name="T3">Possible relationship between nitrate in drinking water and incidence of stomach cancer</text:span>. <text:span text:style-name="T3">IARC Sci</text:span>. Publ., 31: 619 (1980). </text:p>
        </text:list-item>
        <text:list-item>
          <text:p text:style-name="P6"><text:bookmark text:name="ref_46"/>Vincent, P., Dubois, G. et Leclerc, H. <text:span text:style-name="T3">Nitrate in drinking water and cancer mortality</text:span>. <text:span text:style-name="T3">Epidemiological study in the north of France</text:span>. Rev. Épidémiol. Santé Publique, 31: 199 (1983). </text:p>
        </text:list-item>
        <text:list-item>
          <text:p text:style-name="P6"><text:bookmark text:name="ref_47"/>Beresford, S.A.A. <text:span text:style-name="T3">Is nitrate in the drinking water associated with the risk of cancer in the urban UK</text:span>? <text:span text:style-name="T3">Int</text:span>. <text:span text:style-name="T3">J</text:span>. <text:span text:style-name="T3">Epidemiol</text:span>., 14: 57 (1985). </text:p>
        </text:list-item>
        <text:list-item>
          <text:p text:style-name="P6"><text:bookmark text:name="ref_48"/>Fontham, E., Zavala, D., Correa, P., Rodriguez, E., Hunter, F., Haenszel, W. et Tannenbaum, S.R. <text:span text:style-name="T3">Diet and chronic atrophic gastritis</text:span>: <text:span text:style-name="T3">a case-control study</text:span>. <text:span text:style-name="T3">J</text:span>. <text:span text:style-name="T3">Natl</text:span>. <text:span text:style-name="T3">Cancer Inst</text:span>., 76: 621 (1986). </text:p>
        </text:list-item>
        <text:list-item>
          <text:p text:style-name="P6"><text:bookmark text:name="ref_49"/>Maekawa, A., Ogiu, T., Onodera, H., Furuta, K., Matsuoka, C., Ohno, Y. et Odashima, S. <text:span text:style-name="T3">Carcinogenicity studies of sodium nitrite and sodium nitrate in F</text:span>-<text:span text:style-name="T3">344 rats</text:span>. <text:span text:style-name="T3">Food Chem</text:span>. <text:span text:style-name="T3">Toxicol</text:span>., 20: 25 (1982). </text:p>
        </text:list-item>
        <text:list-item>
          <text:p text:style-name="P6"><text:bookmark text:name="ref_50"/>Mirvish, S.S., Bulay, O., Runge, R.G. et Patil, K. <text:span text:style-name="T3">Study of the carcinogenicity of large doses of dimethylnitramine</text:span>, <text:span text:style-name="T3">N</text:span>-<text:span text:style-name="T3">nitroso</text:span>-<text:span text:style-name="T3">L</text:span>-<text:span text:style-name="T3">proline</text:span>, <text:span text:style-name="T3">and sodium nitrite administered in drinking water to rats</text:span>. <text:span text:style-name="T3">J</text:span>.<text:span text:style-name="T3">Natl</text:span>. <text:span text:style-name="T3">Cancer Inst</text:span>., 64: 1435 (1980). </text:p>
        </text:list-item>
        <text:list-item>
          <text:p text:style-name="P6"><text:bookmark text:name="ref_51"/>Aoyagi, M., Matsukura, N., Uchida, E., Kawachi, T.,Sugimura, T., Takayama, S. et Matsui, M. <text:span text:style-name="T3">Induction of liver tumors in Wistar rats by sodium nitrite given in pellet diet</text:span>. <text:span text:style-name="T3">J</text:span>. <text:span text:style-name="T3">Natl</text:span>. <text:span text:style-name="T3">Cancer Inst</text:span>., 65: 411 (1980). </text:p>
        </text:list-item>
        <text:list-item>
          <text:p text:style-name="P6"><text:bookmark text:name="ref_52"/>Grant, D. et Butler, W.H. <text:span text:style-name="T3">Chronic toxicity of sodium nitrite in the male F344 rat</text:span>. <text:span text:style-name="T3">Food Chem</text:span>. <text:span text:style-name="T3">Toxicol</text:span>., 27(9): 565 (1989). </text:p>
        </text:list-item>
        <text:list-item>
          <text:p text:style-name="P6"><text:bookmark text:name="ref_53"/>Kleinjans, J.C.S., Albering, H.J., Marx, A., van Maanen, J.M.S., van Agen, B., ten Hoor, F., Swaen, G.M.H. et Mertens, P.L.J.M. <text:span text:style-name="T3">Nitrate contamination of drinking water</text:span>: <text:span text:style-name="T3">evaluation of genotoxic risk in human populations</text:span>. <text:span text:style-name="T3">Environ</text:span>. <text:span text:style-name="T3">Health Perspect</text:span>., 94: 189 (1991). </text:p>
        </text:list-item>
        <text:list-item>
          <text:p text:style-name="P7"><text:bookmark text:name="ref_54"/><text:span text:style-name="T4">Luca, D., Luca, V., Cotor, F. et Rileanu, L. </text:span><text:span text:style-name="Emphasis"><text:span text:style-name="T5">In vivo</text:span></text:span><text:span text:style-name="T4"> </text:span><text:span text:style-name="T5">and</text:span><text:span text:style-name="T4"> </text:span><text:span text:style-name="Emphasis"><text:span text:style-name="T5">in vitro</text:span></text:span><text:span text:style-name="Emphasis"><text:span text:style-name="T4"> </text:span></text:span><text:span text:style-name="T5">cytogenetic damage induced by sodium nitrite</text:span><text:span text:style-name="T4">. Mutat. Res., 189: 333 (1987). </text:span></text:p>
        </text:list-item>
        <text:list-item>
          <text:p text:style-name="P6"><text:bookmark text:name="ref_55"/>Gatehouse, D.G. et Tweats, D.J. <text:span text:style-name="T3">Mutagen formation after the addition of nitrite to normal human gastric juice</text:span>. <text:span text:style-name="T3">Carcinogenesis</text:span>, 3: 597 (1982). </text:p>
        </text:list-item>
        <text:list-item>
          <text:p text:style-name="P6"><text:bookmark text:name="ref_56"/>Inui, N., Nishi, Y., Taketomi, M. et Mori, M. <text:span text:style-name="T3">Transplacental action of sodium nitrite on embryonic cells of Syrian golden hamster</text:span>. <text:span text:style-name="T3">Mutat</text:span>. Res., 66: 149 (1979). </text:p>
        </text:list-item>
        <text:list-item>
          <text:p text:style-name="P6"><text:bookmark text:name="ref_57"/>Dorsch, M.M., Scragg, R.K.R., McMichael, A.J., Baghurst, P.A. et Dyer, K.F. <text:span text:style-name="T3">Congenital </text:span><text:soft-page-break/><text:span text:style-name="T3">malformations and maternal drinking water supply in rural South Australia</text:span>: <text:span text:style-name="T3">a case</text:span>-<text:span text:style-name="T3">control study</text:span>. <text:span text:style-name="T3">Am</text:span>. <text:span text:style-name="T3">J</text:span>. <text:span text:style-name="T3">Epidemiol</text:span>., 119: 473 (1984). </text:p>
        </text:list-item>
        <text:list-item>
          <text:p text:style-name="P6"><text:bookmark text:name="ref_58"/>Arbuckle, T.E., Hewitt, D. et Sherman, G.J. Re: "<text:span text:style-name="T3">Congenital malformations and maternal drinking water supply in rural South Australia</text:span>: <text:span text:style-name="T3">a case</text:span>-<text:span text:style-name="T3">control study</text:span>." Am. J. Epidemiol., 124: 344 (1986). </text:p>
        </text:list-item>
        <text:list-item>
          <text:p text:style-name="P6"><text:bookmark text:name="ref_59"/>Fraser, P. Communication personnelle. <text:span text:style-name="T3">Epidemiological Monitoring Unit</text:span>, <text:span text:style-name="T3">London School of Hygiene and Tropical Medicine</text:span>, Londres, R.-U. (1987). </text:p>
        </text:list-item>
        <text:list-item>
          <text:p text:style-name="P6"><text:bookmark text:name="ref_60"/>Arbuckle, T.E. <text:span text:style-name="T3">Water nitrates and CNS birth defects in New Brunswick 1973</text:span>-<text:span text:style-name="T3">1983</text:span>. Thèse M.Sc., Université de Toronto, Toronto, septembre (1986). </text:p>
        </text:list-item>
        <text:list-item>
          <text:p text:style-name="P7"><text:bookmark text:name="ref_61"/><text:span text:style-name="T4">Khera, K.S. </text:span><text:span text:style-name="T5">Reduction of teratogenic effects of ethylenethiourea in rats by interaction with sodium nitrite</text:span><text:span text:style-name="T4"> </text:span><text:span text:style-name="Emphasis"><text:span text:style-name="T5">in vivo</text:span></text:span><text:span text:style-name="T4">. </text:span><text:span text:style-name="T5">Food Chem</text:span><text:span text:style-name="T4">. </text:span><text:span text:style-name="T5">Toxicol</text:span><text:span text:style-name="T4">., 20: 273 (1982). </text:span></text:p>
        </text:list-item>
        <text:list-item>
          <text:p text:style-name="P6"><text:bookmark text:name="ref_62"/>Kinoshita, S. <text:span text:style-name="T3">Effects of sodium nitrite administered to the pregnant mice on the motor function of their weanlings</text:span>. Nippon Koshu Eisei Zasshi, 29: 510 (1982). </text:p>
        </text:list-item>
        <text:list-item>
          <text:p text:style-name="P6"><text:bookmark text:name="ref_63"/>Anderson, L.M., Giner-Sorolla, A., Ebeling, D. et Budinger, J.M. <text:span text:style-name="T3">Effects of imipramine</text:span>, <text:span text:style-name="T3">nitrite</text:span>, <text:span text:style-name="T3">and dimethylnitrosamine on reproduction in mice</text:span>. Res. Commun. Chem. Pathol. Pharmacol., 19: 311 (1978). </text:p>
        </text:list-item>
        <text:list-item>
          <text:p text:style-name="P6"><text:bookmark text:name="ref_64"/>Rotton, J., Tikofsky, R.S. et Feldman, H.T. <text:span text:style-name="T3">Behavioral effects of chemicals in drinking water</text:span>. J. Appl. Psychol., 67: 230 (1982). </text:p>
        </text:list-item>
        <text:list-item>
          <text:p text:style-name="P5"><text:bookmark text:name="ref_65"/>Organisation mondiale de la santé. <text:span text:style-name="T3">WHO guidelines for drinking</text:span>-<text:span text:style-name="T3">water quality</text:span>. <text:span text:style-name="T3">Vol</text:span>. <text:span text:style-name="T3">2</text:span>. <text:span text:style-name="T3">Health criteria and other supporting information</text:span>. Genève (sous presse). </text:p>
        </text:list-item>
      </text:list>
      <text:p text:style-name="P3"/>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Nimbus Roman No9 L" svg:font-family="'Nimbus Roman No9 L'" style:font-family-generic="roman" style:font-pitch="variable"/>
    <style:font-face style:name="Nimbus Sans L" svg:font-family="'Nimbus Sans L'" style:font-family-generic="swiss"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Nimbus Roman No9 L" fo:font-size="12pt" fo:language="fr" fo:country="FR" style:letter-kerning="true" style:font-name-asian="DejaVu Sans" style:font-size-asian="10.5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Nimbus Sans 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2" style:display-name="Heading 2" style:family="paragraph" style:parent-style-name="Heading" style:next-style-name="Text_20_body" style:class="text" style:default-outline-level="2">
      <style:text-properties style:font-name="Nimbus Roman No9 L" fo:font-size="18pt" fo:font-weight="bold" style:font-name-asian="DejaVu Sans" style:font-size-asian="18pt" style:font-weight-asian="bold" style:font-name-complex="DejaVu Sans" style:font-size-complex="18pt" style:font-weight-complex="bold"/>
    </style:style>
    <style:style style:name="Heading_20_3" style:display-name="Heading 3" style:family="paragraph" style:parent-style-name="Heading" style:next-style-name="Text_20_body" style:class="text" style:default-outline-level="3">
      <style:text-properties style:font-name="Nimbus Roman No9 L" fo:font-size="14pt" fo:font-weight="bold" style:font-name-asian="DejaVu Sans" style:font-size-asian="14pt" style:font-weight-asian="bold" style:font-name-complex="DejaVu Sans" style:font-size-complex="14pt" style:font-weight-complex="bold"/>
    </style:style>
    <style:style style:name="Internet_20_link" style:display-name="Internet link" style:family="text">
      <style:text-properties fo:color="#00008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generator>OpenOffice.org/2.4$Linux OpenOffice.org_project/680m17$Build-9310</meta:generator>
    <meta:initial-creator>JJ</meta:initial-creator>
    <meta:creation-date>2011-07-28T10:00:04</meta:creation-date>
    <dc:creator>JJ</dc:creator>
    <dc:date>2011-12-16T12:27:23</dc:date>
    <meta:editing-cycles>2</meta:editing-cycles>
    <meta:editing-duration>PT7M19S</meta:editing-duration>
    <meta:user-defined meta:name="Info 1"/>
    <meta:user-defined meta:name="Info 2"/>
    <meta:user-defined meta:name="Info 3"/>
    <meta:user-defined meta:name="Info 4"/>
    <meta:document-statistic meta:table-count="0" meta:image-count="2" meta:object-count="0" meta:page-count="9" meta:paragraph-count="114" meta:word-count="5783" meta:character-count="36093"/>
  </office:meta>
</office:document-meta>
</file>